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1F7000000DA097473E8.jpg" manifest:media-type="image/jpe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Helvetica" svg:font-family="Helvetica"/>
    <style:font-face style:name="HelveticaNeue" svg:font-family="HelveticaNeu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/>
    <style:font-face style:name="Tahoma1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draw:fill="solid" draw:fill-color="#ffffff" loext:decorative="false"/>
    </style:style>
    <style:style style:name="gr2" style:family="graphic" style:parent-style-name="standard">
      <style:graphic-properties draw:stroke="none" draw:fill="none" draw:textarea-horizontal-align="left" draw:textarea-vertical-align="top" draw:auto-grow-height="true" draw:auto-grow-width="true" fo:min-height="0.422cm" fo:min-width="0.422cm" fo:padding-top="0cm" fo:padding-bottom="0cm" fo:padding-left="0cm" fo:padding-right="0cm" loext:decorative="false"/>
      <style:paragraph-properties style:writing-mode="lr-tb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0.317cm" fo:min-width="0.317cm" fo:padding-top="0cm" fo:padding-bottom="0cm" fo:padding-left="0cm" fo:padding-right="0cm" loext:decorative="false"/>
      <style:paragraph-properties style:writing-mode="lr-tb"/>
    </style:style>
    <style:style style:name="gr4" style:family="graphic" style:parent-style-name="standard">
      <style:graphic-properties draw:stroke="none" draw:fill="none" draw:textarea-horizontal-align="left" draw:textarea-vertical-align="top" draw:auto-grow-height="true" draw:auto-grow-width="true" fo:min-height="0.38cm" fo:min-width="0.38cm" fo:padding-top="0cm" fo:padding-bottom="0cm" fo:padding-left="0cm" fo:padding-right="0cm" loext:decorative="false"/>
      <style:paragraph-properties style:writing-mode="lr-tb"/>
    </style:style>
    <style:style style:name="gr5" style:family="graphic" style:parent-style-name="standard">
      <style:graphic-properties draw:stroke="none" draw:fill="none" draw:textarea-horizontal-align="left" draw:textarea-vertical-align="top" draw:auto-grow-height="true" draw:auto-grow-width="true" fo:min-height="0.352cm" fo:min-width="0.352cm" fo:padding-top="0cm" fo:padding-bottom="0cm" fo:padding-left="0cm" fo:padding-right="0cm" loext:decorative="false"/>
      <style:paragraph-properties style:writing-mode="lr-tb"/>
    </style:style>
    <style:style style:name="gr6" style:family="graphic" style:parent-style-name="standard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 loext:decorative="false"/>
    </style:style>
    <style:style style:name="gr7" style:family="graphic" style:parent-style-name="standard">
      <style:graphic-properties draw:stroke="none" draw:fill="solid" draw:fill-color="#bec0bf" loext:decorative="false"/>
    </style:style>
    <style:style style:name="gr8" style:family="graphic" style:parent-style-name="standard">
      <style:graphic-properties draw:stroke="none" draw:fill="solid" draw:fill-color="#fffc66" loext:decorative="false"/>
    </style:style>
    <style:style style:name="gr9" style:family="graphic" style:parent-style-name="standard">
      <style:graphic-properties draw:stroke="none" draw:fill="solid" draw:fill-color="#efefef" loext:decorative="false"/>
    </style:style>
    <style:style style:name="gr10" style:family="graphic" style:parent-style-name="standard">
      <style:graphic-properties draw:stroke="none" draw:fill="none" draw:textarea-horizontal-align="left" draw:textarea-vertical-align="top" draw:auto-grow-height="true" draw:auto-grow-width="true" fo:min-height="0.458cm" fo:min-width="0.458cm" fo:padding-top="0cm" fo:padding-bottom="0cm" fo:padding-left="0cm" fo:padding-right="0cm" loext:decorative="false"/>
      <style:paragraph-properties style:writing-mode="lr-tb"/>
    </style:style>
    <style:style style:name="gr11" style:family="graphic" style:parent-style-name="standard">
      <style:graphic-properties draw:stroke="none" draw:fill="none" draw:textarea-horizontal-align="left" draw:textarea-vertical-align="top" draw:auto-grow-height="true" draw:auto-grow-width="true" fo:min-height="0.422cm" fo:min-width="0.422cm" fo:padding-top="0cm" fo:padding-bottom="0cm" fo:padding-left="0cm" fo:padding-right="0cm" loext:decorative="false"/>
    </style:style>
    <style:style style:name="gr12" style:family="graphic" style:parent-style-name="standard">
      <style:graphic-properties draw:stroke="none" draw:fill="none" draw:textarea-horizontal-align="left" draw:textarea-vertical-align="top" draw:auto-grow-height="true" draw:auto-grow-width="true" fo:min-height="0.387cm" fo:min-width="0.387cm" fo:padding-top="0cm" fo:padding-bottom="0cm" fo:padding-left="0cm" fo:padding-right="0cm" loext:decorative="false"/>
      <style:paragraph-properties style:writing-mode="lr-tb"/>
    </style:style>
    <style:style style:name="gr13" style:family="graphic" style:parent-style-name="standard">
      <style:graphic-properties draw:stroke="solid" svg:stroke-width="0.012cm" svg:stroke-color="#000000" draw:stroke-linejoin="miter" svg:stroke-linecap="butt" draw:fill="none" fo:padding-top="0.006cm" fo:padding-bottom="0.006cm" fo:padding-left="0.006cm" fo:padding-right="0.006cm" loext:decorative="false"/>
    </style:style>
    <style:style style:name="gr14" style:family="graphic" style:parent-style-name="standard">
      <style:graphic-properties draw:stroke="none" draw:fill="none" draw:textarea-horizontal-align="left" draw:textarea-vertical-align="top" draw:auto-grow-height="true" draw:auto-grow-width="true" fo:min-height="0.246cm" fo:min-width="0.246cm" fo:padding-top="0cm" fo:padding-bottom="0cm" fo:padding-left="0cm" fo:padding-right="0cm" loext:decorative="false"/>
      <style:paragraph-properties style:writing-mode="lr-tb"/>
    </style:style>
    <style:style style:name="gr15" style:family="graphic" style:parent-style-name="standard">
      <style:graphic-properties draw:stroke="solid" svg:stroke-width="0.035cm" svg:stroke-color="#515151" draw:stroke-linejoin="miter" svg:stroke-linecap="butt" draw:fill="none" fo:padding-top="0.017cm" fo:padding-bottom="0.017cm" fo:padding-left="0.017cm" fo:padding-right="0.017cm" loext:decorative="false"/>
    </style:style>
    <style:style style:name="gr16" style:family="graphic" style:parent-style-name="standard">
      <style:graphic-properties draw:stroke="solid" svg:stroke-width="0.035cm" svg:stroke-color="#000000" draw:stroke-linejoin="miter" svg:stroke-linecap="butt" draw:fill="none" fo:padding-top="0.017cm" fo:padding-bottom="0.017cm" fo:padding-left="0.017cm" fo:padding-right="0.017cm" loext:decorative="false"/>
    </style:style>
    <style:style style:name="gr17" style:family="graphic" style:parent-style-name="standard">
      <style:graphic-properties draw:stroke="solid" svg:stroke-width="0.105cm" svg:stroke-color="#ffffff" draw:stroke-linejoin="round" svg:stroke-linecap="round" draw:fill="none" fo:padding-top="0.052cm" fo:padding-bottom="0.052cm" fo:padding-left="0.052cm" fo:padding-right="0.052cm" loext:decorative="false"/>
    </style:style>
    <style:style style:name="gr18" style:family="graphic" style:parent-style-name="standard">
      <style:graphic-properties draw:stroke="none" draw:fill="none" draw:textarea-horizontal-align="left" draw:textarea-vertical-align="top" draw:auto-grow-height="true" draw:auto-grow-width="true" fo:min-height="0.369cm" fo:min-width="0.369cm" fo:padding-top="0cm" fo:padding-bottom="0cm" fo:padding-left="0cm" fo:padding-right="0cm" loext:decorative="false"/>
      <style:paragraph-properties style:writing-mode="lr-tb"/>
    </style:style>
    <style:style style:name="P1" style:family="paragraph">
      <loext:graphic-properties draw:fill="solid" draw:fill-color="#ffffff"/>
    </style:style>
    <style:style style:name="P2" style:family="paragraph">
      <style:paragraph-properties fo:text-align="start" style:writing-mode="lr-tb"/>
    </style:style>
    <style:style style:name="P3" style:family="paragraph">
      <loext:graphic-properties draw:fill="none"/>
      <style:text-properties fo:font-size="12pt" style:font-size-asian="12pt" style:font-size-complex="12pt"/>
    </style:style>
    <style:style style:name="P4" style:family="paragraph">
      <loext:graphic-properties draw:fill="none"/>
      <style:text-properties fo:font-size="9pt" style:font-size-asian="9pt" style:font-size-complex="9pt"/>
    </style:style>
    <style:style style:name="P5" style:family="paragraph">
      <loext:graphic-properties draw:fill="none"/>
      <style:text-properties fo:font-size="10.8000001907349pt" style:font-size-asian="10.8000001907349pt" style:font-size-complex="10.8000001907349pt"/>
    </style:style>
    <style:style style:name="P6" style:family="paragraph">
      <loext:graphic-properties draw:fill="none"/>
      <style:text-properties fo:font-size="10pt" style:font-size-asian="10pt" style:font-size-complex="10pt"/>
    </style:style>
    <style:style style:name="P7" style:family="paragraph">
      <loext:graphic-properties draw:fill="none"/>
    </style:style>
    <style:style style:name="P8" style:family="paragraph">
      <loext:graphic-properties draw:fill="solid" draw:fill-color="#bec0bf"/>
    </style:style>
    <style:style style:name="P9" style:family="paragraph">
      <loext:graphic-properties draw:fill="solid" draw:fill-color="#fffc66"/>
    </style:style>
    <style:style style:name="P10" style:family="paragraph">
      <loext:graphic-properties draw:fill="solid" draw:fill-color="#efefef"/>
    </style:style>
    <style:style style:name="P11" style:family="paragraph">
      <loext:graphic-properties draw:fill="none"/>
      <style:text-properties fo:font-size="13pt" style:font-size-asian="13pt" style:font-size-complex="13pt"/>
    </style:style>
    <style:style style:name="P12" style:family="paragraph">
      <loext:graphic-properties draw:fill="none"/>
      <style:text-properties fo:font-size="11pt" style:font-size-asian="11pt" style:font-size-complex="11pt"/>
    </style:style>
    <style:style style:name="P13" style:family="paragraph">
      <loext:graphic-properties draw:fill="none"/>
      <style:text-properties fo:font-size="7pt" style:font-size-asian="7pt" style:font-size-complex="7pt"/>
    </style:style>
    <style:style style:name="P14" style:family="paragraph">
      <loext:graphic-properties draw:fill="none"/>
      <style:text-properties fo:font-size="10.5pt" style:font-size-asian="10.5pt" style:font-size-complex="10.5pt"/>
    </style:style>
    <style:style style:name="T1" style:family="text">
      <style:text-properties fo:color="#000000" loext:opacity="100%" style:font-name="HelveticaNeue" fo:font-size="12pt" fo:font-weight="bold" style:font-name-asian="HelveticaNeue" style:font-size-asian="12pt" style:font-weight-asian="bold" style:font-name-complex="HelveticaNeue" style:font-size-complex="12pt" style:font-weight-complex="bold"/>
    </style:style>
    <style:style style:name="T2" style:family="text">
      <style:text-properties fo:color="#000000" loext:opacity="100%" style:font-name="Tahoma" fo:font-size="9pt" fo:font-weight="bold" style:font-name-asian="Tahoma" style:font-size-asian="9pt" style:font-weight-asian="bold" style:font-name-complex="Tahoma" style:font-size-complex="9pt" style:font-weight-complex="bold"/>
    </style:style>
    <style:style style:name="T3" style:family="text">
      <style:text-properties fo:color="#000000" loext:opacity="100%" style:font-name="Tahoma" fo:font-size="10.8000001907349pt" fo:font-weight="normal" style:font-name-asian="Tahoma" style:font-size-asian="10.8000001907349pt" style:font-weight-asian="normal" style:font-name-complex="Tahoma" style:font-size-complex="10.8000001907349pt" style:font-weight-complex="normal"/>
    </style:style>
    <style:style style:name="T4" style:family="text">
      <style:text-properties fo:color="#000000" loext:opacity="100%" style:font-name="Tahoma" fo:font-size="9pt" fo:font-weight="normal" style:font-name-asian="Tahoma" style:font-size-asian="9pt" style:font-weight-asian="normal" style:font-name-complex="Tahoma" style:font-size-complex="9pt" style:font-weight-complex="normal"/>
    </style:style>
    <style:style style:name="T5" style:family="text">
      <style:text-properties fo:color="#ffffff" loext:opacity="100%" style:font-name="Tahoma" fo:font-size="9pt" fo:font-weight="normal" style:font-name-asian="Tahoma" style:font-size-asian="9pt" style:font-weight-asian="normal" style:font-name-complex="Tahoma" style:font-size-complex="9pt" style:font-weight-complex="normal"/>
    </style:style>
    <style:style style:name="T6" style:family="text">
      <style:text-properties fo:color="#000000" loext:opacity="100%" style:font-name="HelveticaNeue" fo:font-size="10pt" fo:font-weight="normal" style:font-name-asian="HelveticaNeue" style:font-size-asian="10pt" style:font-weight-asian="normal" style:font-name-complex="HelveticaNeue" style:font-size-complex="10pt" style:font-weight-complex="normal"/>
    </style:style>
    <style:style style:name="T7" style:family="text">
      <style:text-properties fo:color="#000000" loext:opacity="100%" style:font-name="HelveticaNeue" fo:font-size="13pt" fo:font-weight="bold" style:font-name-asian="HelveticaNeue" style:font-size-asian="13pt" style:font-weight-asian="bold" style:font-name-complex="HelveticaNeue" style:font-size-complex="13pt" style:font-weight-complex="bold"/>
    </style:style>
    <style:style style:name="T8" style:family="text">
      <style:text-properties fo:color="#000000" loext:opacity="100%" style:font-name="HelveticaNeue" fo:font-size="11pt" fo:font-weight="bold" style:font-name-asian="HelveticaNeue" style:font-size-asian="11pt" style:font-weight-asian="bold" style:font-name-complex="HelveticaNeue" style:font-size-complex="11pt" style:font-weight-complex="bold"/>
    </style:style>
    <style:style style:name="T9" style:family="text">
      <style:text-properties fo:color="#000000" loext:opacity="100%" style:font-name="HelveticaNeue" fo:font-size="7pt" fo:font-weight="normal" style:font-name-asian="HelveticaNeue" style:font-size-asian="7pt" style:font-weight-asian="normal" style:font-name-complex="HelveticaNeue" style:font-size-complex="7pt" style:font-weight-complex="normal"/>
    </style:style>
    <style:style style:name="T10" style:family="text">
      <style:text-properties fo:color="#000000" loext:opacity="100%" style:font-name="HelveticaNeue" fo:font-size="7pt" fo:font-weight="bold" style:font-name-asian="HelveticaNeue" style:font-size-asian="7pt" style:font-weight-asian="bold" style:font-name-complex="HelveticaNeue" style:font-size-complex="7pt" style:font-weight-complex="bold"/>
    </style:style>
    <style:style style:name="T11" style:family="text">
      <style:text-properties fo:color="#000000" loext:opacity="100%" style:font-name="Helvetica" fo:font-size="10.5pt" fo:font-weight="normal" style:font-name-asian="Helvetica" style:font-size-asian="10.5pt" style:font-weight-asian="normal" style:font-name-complex="Helvetica" style:font-size-complex="10.5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polygon draw:style-name="gr1" draw:text-style-name="P1" draw:layer="layout" svg:width="21cm" svg:height="29.7cm" svg:x="0cm" svg:y="0.049cm" svg:viewBox="0 0 21001 29701" draw:points="0,0 21001,0 21001,29701 0,29701">
          <text:p/>
        </draw:polygon>
        <draw:polygon draw:style-name="gr1" draw:text-style-name="P1" draw:layer="layout" svg:width="9.182cm" svg:height="0.811cm" svg:x="5.955cm" svg:y="15.158cm" svg:viewBox="0 0 9183 812" draw:points="0,0 9183,0 9183,812 0,812">
          <text:p/>
        </draw:polygon>
        <draw:polygon draw:style-name="gr1" draw:text-style-name="P1" draw:layer="layout" svg:width="15.573cm" svg:height="0.389cm" svg:x="2.346cm" svg:y="15.969cm" svg:viewBox="0 0 15574 390" draw:points="0,0 15574,0 15574,390 0,390">
          <text:p/>
        </draw:polygon>
        <draw:polygon draw:style-name="gr1" draw:text-style-name="P1" draw:layer="layout" svg:width="4.371cm" svg:height="0.388cm" svg:x="2.346cm" svg:y="16.358cm" svg:viewBox="0 0 4372 389" draw:points="0,0 4372,0 4372,389 0,389">
          <text:p/>
        </draw:polygon>
        <draw:polygon draw:style-name="gr1" draw:text-style-name="P1" draw:layer="layout" svg:width="16.058cm" svg:height="0.388cm" svg:x="2.346cm" svg:y="16.746cm" svg:viewBox="0 0 16059 389" draw:points="0,0 16059,0 16059,389 0,389">
          <text:p/>
        </draw:polygon>
        <draw:polygon draw:style-name="gr1" draw:text-style-name="P1" draw:layer="layout" svg:width="5.085cm" svg:height="0.388cm" svg:x="2.346cm" svg:y="17.134cm" svg:viewBox="0 0 5086 389" draw:points="0,0 5086,0 5086,389 0,389">
          <text:p/>
        </draw:polygon>
        <draw:polygon draw:style-name="gr1" draw:text-style-name="P1" draw:layer="layout" svg:width="16.5cm" svg:height="0.388cm" svg:x="2.346cm" svg:y="17.522cm" svg:viewBox="0 0 16501 389" draw:points="0,0 16501,0 16501,389 0,389">
          <text:p/>
        </draw:polygon>
        <draw:polygon draw:style-name="gr1" draw:text-style-name="P1" draw:layer="layout" svg:width="7.004cm" svg:height="0.388cm" svg:x="2.346cm" svg:y="17.91cm" svg:viewBox="0 0 7005 389" draw:points="0,0 7005,0 7005,389 0,389">
          <text:p/>
        </draw:polygon>
        <draw:polygon draw:style-name="gr1" draw:text-style-name="P1" draw:layer="layout" svg:width="16.224cm" svg:height="0.388cm" svg:x="2.346cm" svg:y="18.298cm" svg:viewBox="0 0 16225 389" draw:points="0,0 16225,0 16225,389 0,389">
          <text:p/>
        </draw:polygon>
        <draw:polygon draw:style-name="gr1" draw:text-style-name="P1" draw:layer="layout" svg:width="2.046cm" svg:height="0.388cm" svg:x="2.346cm" svg:y="18.686cm" svg:viewBox="0 0 2047 389" draw:points="0,0 2047,0 2047,389 0,389">
          <text:p/>
        </draw:polygon>
        <draw:polygon draw:style-name="gr1" draw:text-style-name="P1" draw:layer="layout" svg:width="15.793cm" svg:height="0.388cm" svg:x="2.346cm" svg:y="19.074cm" svg:viewBox="0 0 15794 389" draw:points="0,0 15794,0 15794,389 0,389">
          <text:p/>
        </draw:polygon>
        <draw:polygon draw:style-name="gr1" draw:text-style-name="P1" draw:layer="layout" svg:width="15.965cm" svg:height="0.388cm" svg:x="2.346cm" svg:y="19.462cm" svg:viewBox="0 0 15966 389" draw:points="0,0 15966,0 15966,389 0,389">
          <text:p/>
        </draw:polygon>
        <draw:polygon draw:style-name="gr1" draw:text-style-name="P1" draw:layer="layout" svg:width="1.313cm" svg:height="0.388cm" svg:x="2.346cm" svg:y="19.85cm" svg:viewBox="0 0 1314 389" draw:points="0,0 1314,0 1314,389 0,389">
          <text:p/>
        </draw:polygon>
        <draw:polygon draw:style-name="gr1" draw:text-style-name="P1" draw:layer="layout" svg:width="15.857cm" svg:height="0.388cm" svg:x="2.346cm" svg:y="20.238cm" svg:viewBox="0 0 15858 389" draw:points="0,0 15858,0 15858,389 0,389">
          <text:p/>
        </draw:polygon>
        <draw:polygon draw:style-name="gr1" draw:text-style-name="P1" draw:layer="layout" svg:width="2.793cm" svg:height="0.388cm" svg:x="2.346cm" svg:y="20.626cm" svg:viewBox="0 0 2794 389" draw:points="0,0 2794,0 2794,389 0,389">
          <text:p/>
        </draw:polygon>
        <draw:polygon draw:style-name="gr1" draw:text-style-name="P1" draw:layer="layout" svg:width="16.654cm" svg:height="0.388cm" svg:x="2.346cm" svg:y="21.014cm" svg:viewBox="0 0 16655 389" draw:points="0,0 16655,0 16655,389 0,389">
          <text:p/>
        </draw:polygon>
        <draw:polygon draw:style-name="gr1" draw:text-style-name="P1" draw:layer="layout" svg:width="14.448cm" svg:height="0.388cm" svg:x="2.346cm" svg:y="21.402cm" svg:viewBox="0 0 14449 389" draw:points="0,0 14449,0 14449,389 0,389">
          <text:p/>
        </draw:polygon>
        <draw:polygon draw:style-name="gr1" draw:text-style-name="P1" draw:layer="layout" svg:width="17cm" svg:height="0.388cm" svg:x="2cm" svg:y="22.178cm" svg:viewBox="0 0 17001 389" draw:points="0,0 17001,0 17001,389 0,389">
          <text:p/>
        </draw:polygon>
        <draw:polygon draw:style-name="gr1" draw:text-style-name="P1" draw:layer="layout" svg:width="16.927cm" svg:height="0.389cm" svg:x="2cm" svg:y="22.954cm" svg:viewBox="0 0 16928 390" draw:points="0,0 16928,0 16928,390 0,390">
          <text:p/>
        </draw:polygon>
        <draw:polygon draw:style-name="gr1" draw:text-style-name="P1" draw:layer="layout" svg:width="16.848cm" svg:height="0.811cm" svg:x="2cm" svg:y="23.343cm" svg:viewBox="0 0 16849 812" draw:points="0,0 16849,0 16849,812 0,812">
          <text:p/>
        </draw:polygon>
        <draw:polygon draw:style-name="gr1" draw:text-style-name="P1" draw:layer="layout" svg:width="16.935cm" svg:height="0.811cm" svg:x="2cm" svg:y="24.154cm" svg:viewBox="0 0 16936 812" draw:points="0,0 16936,0 16936,812 0,812">
          <text:p/>
        </draw:polygon>
        <draw:polygon draw:style-name="gr1" draw:text-style-name="P1" draw:layer="layout" svg:width="16.969cm" svg:height="0.812cm" svg:x="2cm" svg:y="24.965cm" svg:viewBox="0 0 16970 813" draw:points="0,0 16970,0 16970,813 0,813">
          <text:p/>
        </draw:polygon>
        <draw:polygon draw:style-name="gr1" draw:text-style-name="P1" draw:layer="layout" svg:width="16.935cm" svg:height="1.023cm" svg:x="2cm" svg:y="25.777cm" svg:viewBox="0 0 16936 1024" draw:points="0,0 16936,0 16936,1024 0,1024">
          <text:p/>
        </draw:polygon>
        <draw:polygon draw:style-name="gr1" draw:text-style-name="P1" draw:layer="layout" svg:width="16.908cm" svg:height="0.388cm" svg:x="2cm" svg:y="26.8cm" svg:viewBox="0 0 16909 389" draw:points="0,0 16909,0 16909,389 0,389">
          <text:p/>
        </draw:polygon>
        <draw:frame draw:style-name="gr2" draw:text-style-name="P3" draw:layer="layout" svg:width="0.422cm" svg:height="0.598cm" svg:x="10.936cm" svg:y="2.037cm">
          <draw:text-box>
            <text:p text:style-name="P2"><text:span text:style-name="T1"><text:s/></text:span></text:p>
          </draw:text-box>
        </draw:frame>
        <draw:frame draw:style-name="gr2" draw:text-style-name="P3" draw:layer="layout" svg:width="9.292cm" svg:height="0.598cm" svg:x="10.936cm" svg:y="2.567cm">
          <draw:text-box>
            <text:p text:style-name="P2"><text:span text:style-name="T1">Richiesta di iscrizione Atleta Tesserato </text:span></text:p>
          </draw:text-box>
        </draw:frame>
        <draw:frame draw:style-name="gr2" draw:text-style-name="P3" draw:layer="layout" svg:width="7.716cm" svg:height="0.598cm" svg:x="10.936cm" svg:y="3.625cm">
          <draw:text-box>
            <text:p text:style-name="P2"><text:span text:style-name="T1">DATA _____________________________ </text:span></text:p>
          </draw:text-box>
        </draw:frame>
        <draw:frame draw:style-name="gr3" draw:text-style-name="P4" draw:layer="layout" svg:width="9.183cm" svg:height="0.383cm" svg:x="5.962cm" svg:y="15.166cm">
          <draw:text-box>
            <text:p text:style-name="P2"><text:span text:style-name="T2">DICHIARO, per me stesso/per il minore che rappresento, </text:span></text:p>
          </draw:text-box>
        </draw:frame>
        <draw:frame draw:style-name="gr4" draw:text-style-name="P5" draw:layer="layout" svg:width="0.38cm" svg:height="0.462cm" svg:x="2.011cm" svg:y="15.949cm">
          <draw:text-box>
            <text:p text:style-name="P2"><text:span text:style-name="T3">•</text:span></text:p>
          </draw:text-box>
        </draw:frame>
        <draw:frame draw:style-name="gr3" draw:text-style-name="P4" draw:layer="layout" svg:width="15.506cm" svg:height="0.765cm" svg:x="2.364cm" svg:y="15.977cm">
          <draw:text-box>
            <text:p text:style-name="P2"><text:span text:style-name="T4">di conoscere e concorrere a far rispettare le disposizioni dello Statuto, del Codice Etico e del Regolamento che </text:span></text:p>
            <text:p text:style-name="P2"><text:span text:style-name="T5"><text:s text:c="43"/></text:span><text:span text:style-name="T4"><text:s text:c="3"/>del Codice di condotta Safeguarding che condivido e accetto per intero;</text:span></text:p>
          </draw:text-box>
        </draw:frame>
        <draw:frame draw:style-name="gr3" draw:text-style-name="P4" draw:layer="layout" svg:width="4.378cm" svg:height="0.383cm" svg:x="2.364cm" svg:y="16.365cm">
          <draw:text-box>
            <text:p text:style-name="P2"><text:span text:style-name="T4">condivido e accetto per intero; </text:span></text:p>
          </draw:text-box>
        </draw:frame>
        <draw:frame draw:style-name="gr4" draw:text-style-name="P5" draw:layer="layout" svg:width="0.38cm" svg:height="0.462cm" svg:x="2.011cm" svg:y="16.725cm">
          <draw:text-box>
            <text:p text:style-name="P2"><text:span text:style-name="T3">•</text:span></text:p>
          </draw:text-box>
        </draw:frame>
        <draw:frame draw:style-name="gr3" draw:text-style-name="P4" draw:layer="layout" svg:width="16.071cm" svg:height="0.383cm" svg:x="2.364cm" svg:y="16.753cm">
          <draw:text-box>
            <text:p text:style-name="P2"><text:span text:style-name="T4">di poter aderire all’associazione in qualità di socio ordinario, ad essere iscritto nel libro dei soci e a partecipare alle </text:span></text:p>
          </draw:text-box>
        </draw:frame>
        <draw:frame draw:style-name="gr3" draw:text-style-name="P4" draw:layer="layout" svg:width="5.091cm" svg:height="0.383cm" svg:x="2.364cm" svg:y="17.141cm">
          <draw:text-box>
            <text:p text:style-name="P2"><text:span text:style-name="T4">attività associative e alle assemblee;</text:span></text:p>
          </draw:text-box>
        </draw:frame>
        <draw:frame draw:style-name="gr4" draw:text-style-name="P5" draw:layer="layout" svg:width="0.38cm" svg:height="0.462cm" svg:x="2.011cm" svg:y="17.501cm">
          <draw:text-box>
            <text:p text:style-name="P2"><text:span text:style-name="T3">•</text:span></text:p>
          </draw:text-box>
        </draw:frame>
        <draw:frame draw:style-name="gr3" draw:text-style-name="P4" draw:layer="layout" svg:width="16.535cm" svg:height="0.383cm" svg:x="2.364cm" svg:y="17.529cm">
          <draw:text-box>
            <text:p text:style-name="P2"><text:span text:style-name="T4">di avere preso atto delle coperture assicurative previste al rilascio della tessera e di acconsentire al tesseramento mio </text:span></text:p>
          </draw:text-box>
        </draw:frame>
        <draw:frame draw:style-name="gr3" draw:text-style-name="P4" draw:layer="layout" svg:width="7.009cm" svg:height="0.383cm" svg:x="2.364cm" svg:y="17.917cm">
          <draw:text-box>
            <text:p text:style-name="P2"><text:span text:style-name="T4">o del minore di cui sono tutore a: AICS o FIKBMS </text:span></text:p>
          </draw:text-box>
        </draw:frame>
        <draw:frame draw:style-name="gr4" draw:text-style-name="P5" draw:layer="layout" svg:width="0.38cm" svg:height="0.462cm" svg:x="2.011cm" svg:y="18.277cm">
          <draw:text-box>
            <text:p text:style-name="P2"><text:span text:style-name="T3">•</text:span></text:p>
          </draw:text-box>
        </draw:frame>
        <draw:frame draw:style-name="gr3" draw:text-style-name="P4" draw:layer="layout" svg:width="16.227cm" svg:height="0.383cm" svg:x="2.364cm" svg:y="18.305cm">
          <draw:text-box>
            <text:p text:style-name="P2"><text:span text:style-name="T4">di impegnarmi a versare la quota d’iscrizione ed i contributi per le attività sportive, secondo le modalità indicate nel </text:span></text:p>
          </draw:text-box>
        </draw:frame>
        <draw:frame draw:style-name="gr3" draw:text-style-name="P4" draw:layer="layout" svg:width="2.054cm" svg:height="0.383cm" svg:x="2.364cm" svg:y="18.693cm">
          <draw:text-box>
            <text:p text:style-name="P2"><text:span text:style-name="T4">Regolamento; </text:span></text:p>
          </draw:text-box>
        </draw:frame>
        <draw:frame draw:style-name="gr4" draw:text-style-name="P5" draw:layer="layout" svg:width="0.38cm" svg:height="0.462cm" svg:x="2.011cm" svg:y="19.053cm">
          <draw:text-box>
            <text:p text:style-name="P2"><text:span text:style-name="T3">•</text:span></text:p>
          </draw:text-box>
        </draw:frame>
        <draw:frame draw:style-name="gr3" draw:text-style-name="P4" draw:layer="layout" svg:width="15.81cm" svg:height="0.383cm" svg:x="2.364cm" svg:y="19.081cm">
          <draw:text-box>
            <text:p text:style-name="P2"><text:span text:style-name="T4">di esonerare esplicitamente ASD BULLDOG da qualsiasi danno che possa derivare dalla partecipazione all’attività </text:span></text:p>
          </draw:text-box>
        </draw:frame>
        <draw:frame draw:style-name="gr3" draw:text-style-name="P4" draw:layer="layout" svg:width="15.964cm" svg:height="0.383cm" svg:x="2.364cm" svg:y="19.469cm">
          <draw:text-box>
            <text:p text:style-name="P2"><text:span text:style-name="T4">prescelta, documentando obbligatoriamente, con l’apposita certificazione medica, l’idoneità psicofisica alla pratica </text:span></text:p>
          </draw:text-box>
        </draw:frame>
        <draw:frame draw:style-name="gr3" draw:text-style-name="P4" draw:layer="layout" svg:width="1.321cm" svg:height="0.383cm" svg:x="2.364cm" svg:y="19.858cm">
          <draw:text-box>
            <text:p text:style-name="P2"><text:span text:style-name="T4">sportiva; </text:span></text:p>
          </draw:text-box>
        </draw:frame>
        <draw:frame draw:style-name="gr4" draw:text-style-name="P5" draw:layer="layout" svg:width="0.38cm" svg:height="0.462cm" svg:x="2.011cm" svg:y="20.217cm">
          <draw:text-box>
            <text:p text:style-name="P2"><text:span text:style-name="T3">•</text:span></text:p>
          </draw:text-box>
        </draw:frame>
        <draw:frame draw:style-name="gr3" draw:text-style-name="P4" draw:layer="layout" svg:width="15.868cm" svg:height="0.383cm" svg:x="2.364cm" svg:y="20.246cm">
          <draw:text-box>
            <text:p text:style-name="P2"><text:span text:style-name="T4">di assumermi ogni responsabilità per eventuali danni provocati da me stesso o dal minore che tutelo ad altri, per </text:span></text:p>
          </draw:text-box>
        </draw:frame>
        <draw:frame draw:style-name="gr3" draw:text-style-name="P4" draw:layer="layout" svg:width="2.796cm" svg:height="0.383cm" svg:x="2.364cm" svg:y="20.634cm">
          <draw:text-box>
            <text:p text:style-name="P2"><text:span text:style-name="T4">propria negligenza; </text:span></text:p>
          </draw:text-box>
        </draw:frame>
        <draw:frame draw:style-name="gr4" draw:text-style-name="P5" draw:layer="layout" svg:width="0.38cm" svg:height="0.462cm" svg:x="2.011cm" svg:y="20.993cm">
          <draw:text-box>
            <text:p text:style-name="P2"><text:span text:style-name="T3">•</text:span></text:p>
          </draw:text-box>
        </draw:frame>
        <draw:frame draw:style-name="gr3" draw:text-style-name="P4" draw:layer="layout" svg:width="16.76cm" svg:height="0.383cm" svg:x="2.364cm" svg:y="21.022cm">
          <draw:text-box>
            <text:p text:style-name="P2"><text:span text:style-name="T4">di non richiedere ulteriori risarcimenti in nessun modo e per nessuna ragione al Rappresentante Legale e/o al Consiglio </text:span></text:p>
          </draw:text-box>
        </draw:frame>
        <draw:frame draw:style-name="gr3" draw:text-style-name="P4" draw:layer="layout" svg:width="14.476cm" svg:height="0.383cm" svg:x="2.364cm" svg:y="21.41cm">
          <draw:text-box>
            <text:p text:style-name="P2"><text:span text:style-name="T4">Direttivo della ASD BULLDOG se non quelli previsti dalla polizza assicurativa valida per l’anno in corso. <text:s/></text:span></text:p>
          </draw:text-box>
        </draw:frame>
        <draw:frame draw:style-name="gr3" draw:text-style-name="P4" draw:layer="layout" svg:width="17.033cm" svg:height="0.383cm" svg:x="2.011cm" svg:y="22.186cm">
          <draw:text-box>
            <text:p text:style-name="P2"><text:span text:style-name="T4">Firma del maggiorenne o del tutore del minore </text:span><text:span text:style-name="T2">X </text:span><text:span text:style-name="T4">_________________________________________________________ <text:s/></text:span></text:p>
          </draw:text-box>
        </draw:frame>
        <draw:frame draw:style-name="gr3" draw:text-style-name="P4" draw:layer="layout" svg:width="17.065cm" svg:height="0.383cm" svg:x="2.011cm" svg:y="22.962cm">
          <draw:text-box>
            <text:p text:style-name="P2"><text:span text:style-name="T2">DICHIARO </text:span><text:span text:style-name="T4">di aver ricevuto INFORMATIVA RESA AI SENSI DELL’ART.13 DEL REGOLAMENTO EUROPEO GDPR 2016/679 </text:span></text:p>
          </draw:text-box>
        </draw:frame>
        <draw:frame draw:style-name="gr3" draw:text-style-name="P4" draw:layer="layout" svg:width="16.857cm" svg:height="0.383cm" svg:x="2.011cm" svg:y="23.35cm">
          <draw:text-box>
            <text:p text:style-name="P2"><text:span text:style-name="T4">e </text:span><text:span text:style-name="T2">ACCONSENTO </text:span><text:span text:style-name="T4">al trattamento dei miei dati personali nelle modalità e per le finalità indicate ai punti nell’informativa: <text:s/></text:span></text:p>
          </draw:text-box>
        </draw:frame>
        <draw:frame draw:style-name="gr3" draw:text-style-name="P4" draw:layer="layout" svg:width="11.943cm" svg:height="0.383cm" svg:x="2.011cm" svg:y="24.161cm">
          <draw:text-box>
            <text:p text:style-name="P2"><text:span text:style-name="T2">1- Consenso indispensabile, p. 2 A/B/C/D (tesseramento e assicurazione) <text:s/></text:span></text:p>
          </draw:text-box>
        </draw:frame>
        <draw:frame draw:style-name="gr3" draw:text-style-name="P4" draw:layer="layout" svg:width="0.317cm" svg:height="0.383cm" svg:x="14.211cm" svg:y="24.161cm">
          <draw:text-box>
            <text:p text:style-name="P2"><text:span text:style-name="T2"><text:s/></text:span></text:p>
          </draw:text-box>
        </draw:frame>
        <draw:frame draw:style-name="gr3" draw:text-style-name="P4" draw:layer="layout" svg:width="3.517cm" svg:height="0.383cm" svg:x="15.431cm" svg:y="24.161cm">
          <draw:text-box>
            <text:p text:style-name="P2"><text:span text:style-name="T2">Acconsento <text:s text:c="3"/>SI <text:s text:c="4"/>NO</text:span></text:p>
          </draw:text-box>
        </draw:frame>
        <draw:frame draw:style-name="gr3" draw:text-style-name="P4" draw:layer="layout" svg:width="16.972cm" svg:height="0.383cm" svg:x="2.011cm" svg:y="24.973cm">
          <draw:text-box>
            <text:p text:style-name="P2"><text:span text:style-name="T2">2- Consenso Facoltativo, p. 9 E/F/G/H/I(invio newsletter e/o eventuali sondaggi) <text:s text:c="3"/>Acconsento <text:s text:c="3"/>SI <text:s text:c="4"/>NO</text:span></text:p>
          </draw:text-box>
        </draw:frame>
        <draw:frame draw:style-name="gr3" draw:text-style-name="P4" draw:layer="layout" svg:width="12.465cm" svg:height="0.383cm" svg:x="2.011cm" svg:y="25.784cm">
          <draw:text-box>
            <text:p text:style-name="P2"><text:span text:style-name="T2">3- Consenso Facoltativo, p. L (raccolta e pubblicazione materiale fotografico) <text:s/></text:span></text:p>
          </draw:text-box>
        </draw:frame>
        <draw:frame draw:style-name="gr3" draw:text-style-name="P4" draw:layer="layout" svg:width="3.517cm" svg:height="0.383cm" svg:x="15.431cm" svg:y="25.784cm">
          <draw:text-box>
            <text:p text:style-name="P2"><text:span text:style-name="T2">Acconsento <text:s text:c="3"/>SI <text:s text:c="4"/>NO</text:span></text:p>
          </draw:text-box>
        </draw:frame>
        <draw:frame draw:style-name="gr3" draw:text-style-name="P4" draw:layer="layout" svg:width="16.915cm" svg:height="0.383cm" svg:x="2.011cm" svg:y="26.807cm">
          <draw:text-box>
            <text:p text:style-name="P2"><text:span text:style-name="T4">Firma del maggiorenne o del tutore del minore </text:span><text:span text:style-name="T2">X</text:span><text:span text:style-name="T4">__________________________________________________________</text:span></text:p>
          </draw:text-box>
        </draw:frame>
        <draw:frame draw:style-name="gr5" draw:text-style-name="P6" draw:layer="layout" svg:width="5.131cm" svg:height="0.412cm" svg:x="2.011cm" svg:y="27.785cm">
          <draw:text-box>
            <text:p text:style-name="P2"><text:span text:style-name="T6">e-mail: asdbulldog@virgilio.it</text:span></text:p>
          </draw:text-box>
        </draw:frame>
        <draw:frame draw:style-name="gr5" draw:text-style-name="P6" draw:layer="layout" svg:width="4.11cm" svg:height="0.412cm" svg:x="8.643cm" svg:y="27.785cm">
          <draw:text-box>
            <text:p text:style-name="P2"><text:span text:style-name="T6">sito: www.asdbulldog.it</text:span></text:p>
          </draw:text-box>
        </draw:frame>
        <draw:frame draw:style-name="gr6" draw:text-style-name="P7" draw:layer="layout" svg:width="8.499cm" svg:height="3.682cm" svg:x="2cm" svg:y="0.596cm">
          <draw:image xlink:href="Pictures/10000000000001F7000000DA097473E8.jpg" xlink:type="simple" xlink:show="embed" xlink:actuate="onLoad" draw:mime-type="image/jpeg">
            <text:p/>
          </draw:image>
        </draw:frame>
        <draw:polygon draw:style-name="gr7" draw:text-style-name="P8" draw:layer="layout" svg:width="8.483cm" svg:height="1.805cm" svg:x="2.017cm" svg:y="4.804cm" svg:viewBox="0 0 8484 1806" draw:points="0,0 8484,0 8484,1806 0,1806">
          <text:p/>
        </draw:polygon>
        <draw:polygon draw:style-name="gr7" draw:text-style-name="P8" draw:layer="layout" svg:width="8.482cm" svg:height="1.805cm" svg:x="10.5cm" svg:y="4.804cm" svg:viewBox="0 0 8483 1806" draw:points="0,0 8483,0 8483,1806 0,1806">
          <text:p/>
        </draw:polygon>
        <draw:polygon draw:style-name="gr8" draw:text-style-name="P9" draw:layer="layout" svg:width="8.483cm" svg:height="0.803cm" svg:x="2.017cm" svg:y="6.609cm" svg:viewBox="0 0 8484 804" draw:points="0,0 8484,0 8484,804 0,804">
          <text:p/>
        </draw:polygon>
        <draw:polygon draw:style-name="gr8" draw:text-style-name="P9" draw:layer="layout" svg:width="8.483cm" svg:height="0.802cm" svg:x="2.017cm" svg:y="7.412cm" svg:viewBox="0 0 8484 803" draw:points="0,0 8484,0 8484,803 0,803">
          <text:p/>
        </draw:polygon>
        <draw:polygon draw:style-name="gr9" draw:text-style-name="P10" draw:layer="layout" svg:width="8.482cm" svg:height="0.802cm" svg:x="10.5cm" svg:y="7.412cm" svg:viewBox="0 0 8483 803" draw:points="0,0 8483,0 8483,803 0,803">
          <text:p/>
        </draw:polygon>
        <draw:polygon draw:style-name="gr8" draw:text-style-name="P9" draw:layer="layout" svg:width="8.483cm" svg:height="0.803cm" svg:x="2.017cm" svg:y="8.214cm" svg:viewBox="0 0 8484 804" draw:points="0,0 8484,0 8484,804 0,804">
          <text:p/>
        </draw:polygon>
        <draw:polygon draw:style-name="gr8" draw:text-style-name="P9" draw:layer="layout" svg:width="8.483cm" svg:height="0.802cm" svg:x="2.017cm" svg:y="9.017cm" svg:viewBox="0 0 8484 803" draw:points="0,0 8484,0 8484,803 0,803">
          <text:p/>
        </draw:polygon>
        <draw:polygon draw:style-name="gr9" draw:text-style-name="P10" draw:layer="layout" svg:width="8.482cm" svg:height="0.802cm" svg:x="10.5cm" svg:y="9.017cm" svg:viewBox="0 0 8483 803" draw:points="0,0 8483,0 8483,803 0,803">
          <text:p/>
        </draw:polygon>
        <draw:polygon draw:style-name="gr8" draw:text-style-name="P9" draw:layer="layout" svg:width="8.483cm" svg:height="0.803cm" svg:x="2.017cm" svg:y="9.819cm" svg:viewBox="0 0 8484 804" draw:points="0,0 8484,0 8484,804 0,804">
          <text:p/>
        </draw:polygon>
        <draw:polygon draw:style-name="gr8" draw:text-style-name="P9" draw:layer="layout" svg:width="8.483cm" svg:height="0.802cm" svg:x="2.017cm" svg:y="10.622cm" svg:viewBox="0 0 8484 803" draw:points="0,0 8484,0 8484,803 0,803">
          <text:p/>
        </draw:polygon>
        <draw:polygon draw:style-name="gr9" draw:text-style-name="P10" draw:layer="layout" svg:width="8.482cm" svg:height="0.802cm" svg:x="10.5cm" svg:y="10.622cm" svg:viewBox="0 0 8483 803" draw:points="0,0 8483,0 8483,803 0,803">
          <text:p/>
        </draw:polygon>
        <draw:polygon draw:style-name="gr8" draw:text-style-name="P9" draw:layer="layout" svg:width="8.483cm" svg:height="0.803cm" svg:x="2.017cm" svg:y="11.424cm" svg:viewBox="0 0 8484 804" draw:points="0,0 8484,0 8484,804 0,804">
          <text:p/>
        </draw:polygon>
        <draw:polygon draw:style-name="gr8" draw:text-style-name="P9" draw:layer="layout" svg:width="8.483cm" svg:height="0.803cm" svg:x="2.017cm" svg:y="12.227cm" svg:viewBox="0 0 8484 804" draw:points="0,0 8484,0 8484,804 0,804">
          <text:p/>
        </draw:polygon>
        <draw:polygon draw:style-name="gr9" draw:text-style-name="P10" draw:layer="layout" svg:width="8.482cm" svg:height="0.803cm" svg:x="10.5cm" svg:y="12.227cm" svg:viewBox="0 0 8483 804" draw:points="0,0 8483,0 8483,804 0,804">
          <text:p/>
        </draw:polygon>
        <draw:polygon draw:style-name="gr8" draw:text-style-name="P9" draw:layer="layout" svg:width="8.483cm" svg:height="0.802cm" svg:x="2.017cm" svg:y="13.03cm" svg:viewBox="0 0 8484 803" draw:points="0,0 8484,0 8484,803 0,803">
          <text:p/>
        </draw:polygon>
        <draw:polygon draw:style-name="gr8" draw:text-style-name="P9" draw:layer="layout" svg:width="8.483cm" svg:height="0.803cm" svg:x="2.017cm" svg:y="13.832cm" svg:viewBox="0 0 8484 804" draw:points="0,0 8484,0 8484,804 0,804">
          <text:p/>
        </draw:polygon>
        <draw:polygon draw:style-name="gr9" draw:text-style-name="P10" draw:layer="layout" svg:width="8.482cm" svg:height="0.803cm" svg:x="10.5cm" svg:y="13.832cm" svg:viewBox="0 0 8483 804" draw:points="0,0 8483,0 8483,804 0,804">
          <text:p/>
        </draw:polygon>
        <draw:frame draw:style-name="gr5" draw:text-style-name="P6" draw:layer="layout" svg:width="5.825cm" svg:height="0.412cm" svg:x="13.914cm" svg:y="27.797cm">
          <draw:text-box>
            <text:p text:style-name="P2"><text:span text:style-name="T6">tel: <text:s/>392 3233392 , 335 6570309</text:span></text:p>
          </draw:text-box>
        </draw:frame>
        <draw:frame draw:style-name="gr10" draw:text-style-name="P11" draw:layer="layout" svg:width="8.258cm" svg:height="0.645cm" svg:x="2.716cm" svg:y="5.427cm">
          <draw:text-box>
            <text:p text:style-name="P2"><text:span text:style-name="T7">anagrafica dell’ATLETA o SOCIO </text:span></text:p>
          </draw:text-box>
        </draw:frame>
        <draw:frame draw:style-name="gr10" draw:text-style-name="P11" draw:layer="layout" svg:width="8.638cm" svg:height="0.645cm" svg:x="10.901cm" svg:y="5.003cm">
          <draw:text-box>
            <text:p text:style-name="P2"><text:span text:style-name="T7">anagrafica del GENITORE/TUTORE</text:span></text:p>
          </draw:text-box>
        </draw:frame>
        <draw:frame draw:style-name="gr11" draw:text-style-name="P3" draw:layer="layout" svg:width="0.422cm" svg:height="0.937cm" svg:x="18.586cm" svg:y="5.036cm">
          <draw:text-box>
            <text:p/>
          </draw:text-box>
        </draw:frame>
        <draw:frame draw:style-name="gr12" draw:text-style-name="P12" draw:layer="layout" svg:width="7.121cm" svg:height="0.548cm" svg:x="11.642cm" svg:y="5.527cm">
          <draw:text-box>
            <text:p text:style-name="P2"><text:span text:style-name="T8">da compilare solo per i minorenni</text:span></text:p>
          </draw:text-box>
        </draw:frame>
        <draw:frame draw:style-name="gr11" draw:text-style-name="P3" draw:layer="layout" svg:width="0.422cm" svg:height="0.937cm" svg:x="17.819cm" svg:y="5.495cm">
          <draw:text-box>
            <text:p/>
          </draw:text-box>
        </draw:frame>
        <draw:line draw:style-name="gr13" draw:text-style-name="P7" draw:layer="layout" svg:x1="11.133cm" svg:y1="6.259cm" svg:x2="18.349cm" svg:y2="6.259cm">
          <text:p/>
        </draw:line>
        <draw:frame draw:style-name="gr14" draw:text-style-name="P13" draw:layer="layout" svg:width="7.749cm" svg:height="0.348cm" svg:x="11.148cm" svg:y="6.011cm">
          <draw:text-box>
            <text:p text:style-name="P2"><text:span text:style-name="T9">INDICARE DATI DEL SOGGETTO CHE FA </text:span><text:span text:style-name="T10">DETRAZIONE IRPEFF</text:span></text:p>
          </draw:text-box>
        </draw:frame>
        <draw:frame draw:style-name="gr5" draw:text-style-name="P6" draw:layer="layout" svg:width="0.998cm" svg:height="0.412cm" svg:x="2.187cm" svg:y="6.795cm">
          <draw:text-box>
            <text:p text:style-name="P2"><text:span text:style-name="T6">nome</text:span></text:p>
          </draw:text-box>
        </draw:frame>
        <draw:frame draw:style-name="gr5" draw:text-style-name="P6" draw:layer="layout" svg:width="0.998cm" svg:height="0.412cm" svg:x="10.654cm" svg:y="6.795cm">
          <draw:text-box>
            <text:p text:style-name="P2"><text:span text:style-name="T6">nome</text:span></text:p>
          </draw:text-box>
        </draw:frame>
        <draw:frame draw:style-name="gr5" draw:text-style-name="P6" draw:layer="layout" svg:width="1.629cm" svg:height="0.412cm" svg:x="2.187cm" svg:y="7.571cm">
          <draw:text-box>
            <text:p text:style-name="P2"><text:span text:style-name="T6">cognome</text:span></text:p>
          </draw:text-box>
        </draw:frame>
        <draw:frame draw:style-name="gr5" draw:text-style-name="P6" draw:layer="layout" svg:width="1.629cm" svg:height="0.412cm" svg:x="10.654cm" svg:y="7.571cm">
          <draw:text-box>
            <text:p text:style-name="P2"><text:span text:style-name="T6">cognome</text:span></text:p>
          </draw:text-box>
        </draw:frame>
        <draw:frame draw:style-name="gr5" draw:text-style-name="P6" draw:layer="layout" svg:width="8.276cm" svg:height="0.412cm" svg:x="2.187cm" svg:y="8.382cm">
          <draw:text-box>
            <text:p text:style-name="P2"><text:span text:style-name="T6">nato a <text:s text:c="55"/>prov.</text:span></text:p>
          </draw:text-box>
        </draw:frame>
        <draw:frame draw:style-name="gr5" draw:text-style-name="P6" draw:layer="layout" svg:width="8.388cm" svg:height="0.412cm" svg:x="10.654cm" svg:y="8.382cm">
          <draw:text-box>
            <text:p text:style-name="P2"><text:span text:style-name="T6">nato a <text:s text:c="56"/>prov.</text:span></text:p>
          </draw:text-box>
        </draw:frame>
        <draw:frame draw:style-name="gr5" draw:text-style-name="P6" draw:layer="layout" svg:width="2.602cm" svg:height="0.412cm" svg:x="2.187cm" svg:y="9.194cm">
          <draw:text-box>
            <text:p text:style-name="P2"><text:span text:style-name="T6">data di nascita</text:span></text:p>
          </draw:text-box>
        </draw:frame>
        <draw:frame draw:style-name="gr5" draw:text-style-name="P6" draw:layer="layout" svg:width="2.602cm" svg:height="0.412cm" svg:x="10.654cm" svg:y="9.194cm">
          <draw:text-box>
            <text:p text:style-name="P2"><text:span text:style-name="T6">data di nascita</text:span></text:p>
          </draw:text-box>
        </draw:frame>
        <draw:frame draw:style-name="gr5" draw:text-style-name="P6" draw:layer="layout" svg:width="3.661cm" svg:height="0.412cm" svg:x="2.187cm" svg:y="10.005cm">
          <draw:text-box>
            <text:p text:style-name="P2"><text:span text:style-name="T6">comune di residenza</text:span></text:p>
          </draw:text-box>
        </draw:frame>
        <draw:frame draw:style-name="gr5" draw:text-style-name="P6" draw:layer="layout" svg:width="3.661cm" svg:height="0.412cm" svg:x="10.654cm" svg:y="10.005cm">
          <draw:text-box>
            <text:p text:style-name="P2"><text:span text:style-name="T6">comune di residenza</text:span></text:p>
          </draw:text-box>
        </draw:frame>
        <draw:frame draw:style-name="gr5" draw:text-style-name="P6" draw:layer="layout" svg:width="0.523cm" svg:height="0.412cm" svg:x="2.187cm" svg:y="10.781cm">
          <draw:text-box>
            <text:p text:style-name="P2"><text:span text:style-name="T6">via</text:span></text:p>
          </draw:text-box>
        </draw:frame>
        <draw:frame draw:style-name="gr5" draw:text-style-name="P6" draw:layer="layout" svg:width="0.523cm" svg:height="0.412cm" svg:x="10.654cm" svg:y="10.781cm">
          <draw:text-box>
            <text:p text:style-name="P2"><text:span text:style-name="T6">via</text:span></text:p>
          </draw:text-box>
        </draw:frame>
        <draw:frame draw:style-name="gr5" draw:text-style-name="P6" draw:layer="layout" svg:width="0.7cm" svg:height="0.412cm" svg:x="2.187cm" svg:y="11.593cm">
          <draw:text-box>
            <text:p text:style-name="P2"><text:span text:style-name="T6">CAP</text:span></text:p>
          </draw:text-box>
        </draw:frame>
        <draw:frame draw:style-name="gr5" draw:text-style-name="P6" draw:layer="layout" svg:width="0.7cm" svg:height="0.412cm" svg:x="10.654cm" svg:y="11.593cm">
          <draw:text-box>
            <text:p text:style-name="P2"><text:span text:style-name="T6">CAP</text:span></text:p>
          </draw:text-box>
        </draw:frame>
        <draw:frame draw:style-name="gr5" draw:text-style-name="P6" draw:layer="layout" svg:width="2.02cm" svg:height="0.412cm" svg:x="2.187cm" svg:y="12.404cm">
          <draw:text-box>
            <text:p text:style-name="P2"><text:span text:style-name="T6">CELLULARE</text:span></text:p>
          </draw:text-box>
        </draw:frame>
        <draw:frame draw:style-name="gr5" draw:text-style-name="P6" draw:layer="layout" svg:width="2.02cm" svg:height="0.412cm" svg:x="10.654cm" svg:y="12.404cm">
          <draw:text-box>
            <text:p text:style-name="P2"><text:span text:style-name="T6">CELLULARE</text:span></text:p>
          </draw:text-box>
        </draw:frame>
        <draw:frame draw:style-name="gr5" draw:text-style-name="P6" draw:layer="layout" svg:width="0.845cm" svg:height="0.412cm" svg:x="2.187cm" svg:y="13.215cm">
          <draw:text-box>
            <text:p text:style-name="P2"><text:span text:style-name="T6">MAIL</text:span></text:p>
          </draw:text-box>
        </draw:frame>
        <draw:frame draw:style-name="gr5" draw:text-style-name="P6" draw:layer="layout" svg:width="0.845cm" svg:height="0.412cm" svg:x="10.654cm" svg:y="13.215cm">
          <draw:text-box>
            <text:p text:style-name="P2"><text:span text:style-name="T6">MAIL</text:span></text:p>
          </draw:text-box>
        </draw:frame>
        <draw:frame draw:style-name="gr5" draw:text-style-name="P6" draw:layer="layout" svg:width="1.016cm" svg:height="0.412cm" svg:x="2.187cm" svg:y="13.992cm">
          <draw:text-box>
            <text:p text:style-name="P2"><text:span text:style-name="T6">c.fisc.</text:span></text:p>
          </draw:text-box>
        </draw:frame>
        <draw:line draw:style-name="gr15" draw:text-style-name="P7" draw:layer="layout" svg:x1="10.5cm" svg:y1="4.786cm" svg:x2="10.5cm" svg:y2="6.609cm">
          <text:p/>
        </draw:line>
        <draw:line draw:style-name="gr16" draw:text-style-name="P7" draw:layer="layout" svg:x1="10.5cm" svg:y1="6.609cm" svg:x2="10.5cm" svg:y2="14.652cm">
          <text:p/>
        </draw:line>
        <draw:line draw:style-name="gr15" draw:text-style-name="P7" draw:layer="layout" svg:x1="2cm" svg:y1="7.412cm" svg:x2="19cm" svg:y2="7.412cm">
          <text:p/>
        </draw:line>
        <draw:line draw:style-name="gr15" draw:text-style-name="P7" draw:layer="layout" svg:x1="2cm" svg:y1="8.214cm" svg:x2="19cm" svg:y2="8.214cm">
          <text:p/>
        </draw:line>
        <draw:line draw:style-name="gr15" draw:text-style-name="P7" draw:layer="layout" svg:x1="2cm" svg:y1="9.017cm" svg:x2="19cm" svg:y2="9.017cm">
          <text:p/>
        </draw:line>
        <draw:line draw:style-name="gr15" draw:text-style-name="P7" draw:layer="layout" svg:x1="2cm" svg:y1="9.819cm" svg:x2="10.5cm" svg:y2="9.819cm">
          <text:p/>
        </draw:line>
        <draw:line draw:style-name="gr15" draw:text-style-name="P7" draw:layer="layout" svg:x1="10.5cm" svg:y1="9.819cm" svg:x2="19cm" svg:y2="9.819cm">
          <text:p/>
        </draw:line>
        <draw:line draw:style-name="gr15" draw:text-style-name="P7" draw:layer="layout" svg:x1="2cm" svg:y1="10.622cm" svg:x2="10.5cm" svg:y2="10.622cm">
          <text:p/>
        </draw:line>
        <draw:line draw:style-name="gr15" draw:text-style-name="P7" draw:layer="layout" svg:x1="10.5cm" svg:y1="10.622cm" svg:x2="19cm" svg:y2="10.622cm">
          <text:p/>
        </draw:line>
        <draw:line draw:style-name="gr15" draw:text-style-name="P7" draw:layer="layout" svg:x1="2cm" svg:y1="11.424cm" svg:x2="10.5cm" svg:y2="11.424cm">
          <text:p/>
        </draw:line>
        <draw:line draw:style-name="gr15" draw:text-style-name="P7" draw:layer="layout" svg:x1="10.5cm" svg:y1="11.424cm" svg:x2="19cm" svg:y2="11.424cm">
          <text:p/>
        </draw:line>
        <draw:line draw:style-name="gr15" draw:text-style-name="P7" draw:layer="layout" svg:x1="2cm" svg:y1="12.227cm" svg:x2="10.5cm" svg:y2="12.227cm">
          <text:p/>
        </draw:line>
        <draw:line draw:style-name="gr15" draw:text-style-name="P7" draw:layer="layout" svg:x1="10.5cm" svg:y1="12.227cm" svg:x2="19cm" svg:y2="12.227cm">
          <text:p/>
        </draw:line>
        <draw:line draw:style-name="gr15" draw:text-style-name="P7" draw:layer="layout" svg:x1="2cm" svg:y1="13.03cm" svg:x2="10.5cm" svg:y2="13.03cm">
          <text:p/>
        </draw:line>
        <draw:line draw:style-name="gr15" draw:text-style-name="P7" draw:layer="layout" svg:x1="10.5cm" svg:y1="13.03cm" svg:x2="19cm" svg:y2="13.03cm">
          <text:p/>
        </draw:line>
        <draw:line draw:style-name="gr15" draw:text-style-name="P7" draw:layer="layout" svg:x1="2cm" svg:y1="13.832cm" svg:x2="10.5cm" svg:y2="13.832cm">
          <text:p/>
        </draw:line>
        <draw:line draw:style-name="gr15" draw:text-style-name="P7" draw:layer="layout" svg:x1="10.5cm" svg:y1="13.832cm" svg:x2="19cm" svg:y2="13.832cm">
          <text:p/>
        </draw:line>
        <draw:line draw:style-name="gr16" draw:text-style-name="P7" draw:layer="layout" svg:x1="2cm" svg:y1="6.609cm" svg:x2="10.5cm" svg:y2="6.609cm">
          <text:p/>
        </draw:line>
        <draw:line draw:style-name="gr15" draw:text-style-name="P7" draw:layer="layout" svg:x1="10.5cm" svg:y1="6.609cm" svg:x2="19cm" svg:y2="6.609cm">
          <text:p/>
        </draw:line>
        <draw:line draw:style-name="gr15" draw:text-style-name="P7" draw:layer="layout" svg:x1="2.017cm" svg:y1="4.786cm" svg:x2="2.017cm" svg:y2="6.609cm">
          <text:p/>
        </draw:line>
        <draw:line draw:style-name="gr16" draw:text-style-name="P7" draw:layer="layout" svg:x1="2.017cm" svg:y1="6.609cm" svg:x2="2.017cm" svg:y2="14.652cm">
          <text:p/>
        </draw:line>
        <draw:line draw:style-name="gr15" draw:text-style-name="P7" draw:layer="layout" svg:x1="18.982cm" svg:y1="4.786cm" svg:x2="18.982cm" svg:y2="9.819cm">
          <text:p/>
        </draw:line>
        <draw:line draw:style-name="gr15" draw:text-style-name="P7" draw:layer="layout" svg:x1="18.982cm" svg:y1="9.819cm" svg:x2="18.982cm" svg:y2="13.832cm">
          <text:p/>
        </draw:line>
        <draw:line draw:style-name="gr15" draw:text-style-name="P7" draw:layer="layout" svg:x1="18.982cm" svg:y1="13.832cm" svg:x2="18.982cm" svg:y2="14.652cm">
          <text:p/>
        </draw:line>
        <draw:line draw:style-name="gr15" draw:text-style-name="P7" draw:layer="layout" svg:x1="2cm" svg:y1="4.804cm" svg:x2="10.5cm" svg:y2="4.804cm">
          <text:p/>
        </draw:line>
        <draw:line draw:style-name="gr15" draw:text-style-name="P7" draw:layer="layout" svg:x1="10.5cm" svg:y1="4.804cm" svg:x2="19cm" svg:y2="4.804cm">
          <text:p/>
        </draw:line>
        <draw:line draw:style-name="gr16" draw:text-style-name="P7" draw:layer="layout" svg:x1="2cm" svg:y1="14.635cm" svg:x2="10.5cm" svg:y2="14.635cm">
          <text:p/>
        </draw:line>
        <draw:line draw:style-name="gr15" draw:text-style-name="P7" draw:layer="layout" svg:x1="10.5cm" svg:y1="14.635cm" svg:x2="19cm" svg:y2="14.635cm">
          <text:p/>
        </draw:line>
        <draw:path draw:style-name="gr17" draw:text-style-name="P7" draw:layer="layout" svg:width="0.237cm" svg:height="0.135cm" svg:x="7.944cm" svg:y="18.052cm" svg:viewBox="0 0 238 136" svg:d="M185 0c0 1 0 2 0 5 0 2 0 6 0 10 0 5 1 11 0 17 0 5-2 11-4 16-3 5-6 10-11 14-4 3-10 6-16 9-6 4-13 8-21 11-7 4-16 6-24 10-7 3-14 8-21 12s-14 8-21 11c-8 4-16 7-22 9s-12 4-14 6c-3 1-4 3-4 4 1 0 4 1 8 1 4 1 9 1 15 1 7 0 16 0 22 0 7 0 13 1 17 0s6-3 7-5c0-2-2-4-4-7s-5-7-9-10c-3-4-8-9-14-12-5-4-12-6-18-9-6-4-12-8-18-12-6-3-14-7-19-10s-10-6-12-8c-2-3-3-4-2-6 1-1 4-2 8-3s10-2 16-2c7-1 14-1 22-1s17 0 26 0 18 1 28 1c9 0 19 0 28 0s19 0 28 1c10 0 19 0 29 0 9 0 20 0 27 0 8 0 15 0 19 0 5 0 7 0 7 0 0 0-3 0-7 0-3 0-9 0-11 0">
          <text:p/>
        </draw:path>
        <draw:path draw:style-name="gr17" draw:text-style-name="P7" draw:layer="layout" svg:width="0.538cm" svg:height="0.266cm" svg:x="7.471cm" svg:y="17.998cm" svg:viewBox="0 0 539 267" svg:d="M368 28c-1 0-2 0-4 0-3 0-6 0-11 0-4 0-10 0-16 0s-13 0-22 0c-7 0-16 0-24 0s-17 0-26 0-18 0-27 0-19 0-28 0-19-1-27 0c-9 1-17 2-23 4-7 3-12 7-17 11s-10 8-15 12c-6 3-11 6-17 10s-12 8-19 12c-6 4-13 8-21 12-7 3-15 6-23 8-8 3-18 5-25 7-7 1-13 3-17 3s-5 0-6-2c0-2 0-7 1-10 2-4 5-7 9-12 4-4 10-10 16-15s12-10 20-15c9-4 19-8 29-11 11-3 21-6 33-8s25-4 38-5c12-2 26-2 38-3 13-1 25 0 37-1 13-1 26-3 39-4 13-2 25-4 37-6 13-2 28-3 41-5 13-1 26-3 39-4 12-1 24-2 35-3 12 0 23-1 33-1 11-1 21-1 31-1 9 0 20-1 28-1 9 1 17 2 23 5 5 3 9 7 11 11 2 3 1 7-1 12-1 4-3 10-6 15-4 4-8 9-13 14s-12 10-19 15c-6 6-14 13-22 19-8 5-17 10-25 16s-15 12-23 17c-7 6-14 11-21 15s-15 8-22 11c-8 3-16 6-23 8-7 3-13 6-20 9-6 3-12 5-19 8-6 2-14 4-21 6s-15 2-22 4c-6 2-12 5-18 7-7 3-13 5-19 8-6 2-13 4-20 6-7 1-15 2-22 4-6 2-12 5-18 8-7 2-14 5-19 7-5 3-9 5-11 7s-2 3-1 5c1 1 5 2 9 3 4 0 10 1 17 1 6 1 14 1 22 1s17 0 26 0 19 0 28 0 20 0 28 0 15 0 20-1c4 0 7 0 7 0 0 0-2 0-5 0s-8 0-14 0-14 0-21 0c-8 0-17 0-26 0s-18 0-28 0c-9 0-20-1-29 0-8 0-16 2-24 4s-15 4-22 6c-8 2-15 4-23 6-7 2-15 3-23 5-7 1-15 2-23 3s-17 2-25 2-15-1-21-4c-6-2-12-5-15-10-4-4-6-10-6-16 0-5 2-10 5-16s8-13 13-19c6-5 13-11 20-16 8-5 17-9 25-12 9-4 18-6 27-8 9-3 19-4 29-5 9-1 19-2 28-3 10 0 19 1 28 0 10-1 19-4 28-5 10-2 19-4 28-6 9-1 18-3 27-5 9-1 17-2 27-4 9-1 20-4 32-7 10-2 21-5 32-7 11-3 23-5 32-7s17-4 22-5 8-2 9-3-1-2-4-2c-3-1-8-1-14-1-6 1-14 3-21 4-8 2-17 4-26 7-9 2-19 4-28 6-11 1-21 3-30 4-10 2-20 3-29 4-10 1-19 2-29 2-9 1-21 1-28 2-7 0-12 0-14 0s-1 0 0 0 6 0 7 0">
          <text:p/>
        </draw:path>
        <draw:polyline draw:style-name="gr17" draw:text-style-name="P7" draw:layer="layout" svg:width="0.011cm" svg:height="0.016cm" svg:x="7.536cm" svg:y="18.116cm" svg:viewBox="0 0 12 17" draw:points="12,17 12,12 6,6 0,0">
          <text:p/>
        </draw:polyline>
        <draw:path draw:style-name="gr17" draw:text-style-name="P7" draw:layer="layout" svg:width="0.465cm" svg:height="0.288cm" svg:x="7.198cm" svg:y="17.975cm" svg:viewBox="0 0 466 289" svg:d="M190 78c-1 0-3 0-5 0-1 1-4 3-6 5-1 2-1 3-1 6s0 7 2 10c1 4 4 7 7 11 2 4 5 9 8 13 4 5 8 9 13 13 4 4 11 6 16 10 6 3 12 8 16 11 4 4 8 8 9 11s0 5-2 8c-1 3-5 7-10 10s-11 6-18 9c-6 3-14 5-23 7-8 2-17 3-26 5-8 2-15 5-23 8-7 3-16 5-22 8-6 2-11 4-14 6-2 2-3 3-2 4 1 2 4 3 8 3 4 1 11 1 16 2 6 1 12 3 18 5 7 2 15 4 20 6 6 2 11 4 13 6 3 1 4 3 3 4 0 1-3 2-7 3-3 1-9 1-15 2-6 0-14 0-21 1-8 0-17 0-26 0s-19 1-27 0c-9-1-17-2-24-5s-13-9-18-15-10-15-12-23c-3-7-3-15-3-22 1-6 5-13 8-18 2-5 5-11 6-13s1-2 0 0c0 2-1 7-3 12-1 5-1 13-3 20s-6 15-9 21c-2 5-6 10-9 13-2 2-5 3-7 2-3-1-6-4-6-8-1-4-1-9 0-16 2-6 4-14 8-22 4-7 9-14 15-21 6-6 13-12 21-17 7-5 16-9 24-12 8-4 17-6 26-8 10-2 19-3 28-4s19-1 28-2c9 0 20 0 28 0s14 1 19 1c4 0 6 0 6 1 0 0-2 0-6 1-3 0-8 0-14 0-6 1-15 2-22 1s-15-2-21-4c-7-3-13-6-18-10-5-5-8-11-12-17-4-5-8-11-13-16-4-5-9-10-15-14-5-3-11-7-18-9-6-2-14-3-21-2-6 0-13 3-19 7-5 3-10 8-14 14-5 6-8 13-10 21-3 7-5 16-7 24-1 9-2 18-3 27 0 9 0 19-1 28 0 9 1 19 1 28s0 19 0 28c1 9 1 20 1 28 1 8 0 14 1 18s3 5 5 6c3 1 7 1 11-1 5-2 11-5 17-9s12-10 21-16c8-5 18-11 28-17 10-5 22-10 32-14 11-4 22-7 33-10 11-4 22-8 32-12 11-3 21-7 31-10s20-5 30-7c9-2 19-4 28-5 9-2 18-2 27-3s18-1 27-2c9 0 18 0 27 0 8 0 17 0 26 0s17 1 26 1 18-1 26 0 17 3 22 5c7 2 11 4 12 6 2 3 2 5 0 6-2 2-7 4-11 5-5 1-12 3-19 3-7 1-15 2-24 3-8 0-17 0-26 1-10 0-20 1-29 0-8-1-16-3-24-4-8-2-16-4-23-7-6-2-12-6-18-10-5-4-10-10-12-16-2-5 0-12 1-19 2-7 6-16 8-23s5-15 6-21c0-6 0-11-2-16-1-5-4-8-8-11-5-3-10-5-16-7-6-1-15-1-21-3-6-1-12-4-15-6-4-1-6-3-6-5 0-3 2-6 5-10s8-9 13-14c6-4 15-10 21-14 6-5 12-9 15-12 4-4 6-7 6-9 1-2-2-5-4-5s-5 3-8 6c-4 2-9 7-14 10-6 4-12 7-19 13-7 4-14 9-22 14-8 4-18 9-25 13s-14 7-18 10-6 6-6 8c0 1 2 3 5 4s9 1 14 2c5 2 11 4 17 6 5 2 12 5 14 6">
          <text:p/>
        </draw:path>
        <draw:path draw:style-name="gr17" draw:text-style-name="P7" draw:layer="layout" svg:width="0.976cm" svg:height="0.317cm" svg:x="8.396cm" svg:y="17.971cm" svg:viewBox="0 0 977 318" svg:d="M713 294c-1 0-4 0-9 0-4 0-9 0-16 0s-15 0-27 0c-11 0-26 0-40 0s-30 0-45 0-30 0-44 0-27 0-41 0-31 0-46 0-30 0-44 0c-15 0-29 0-42 0s-24 0-37 0c-12 0-24 0-37 0s-27 0-41 0-29 0-44 0c-14 0-29 0-43 0-13 0-27 0-39 0-13 0-24 0-36 0-11 0-22 0-32 0s-21 0-29 0-15 0-19 0c-3 0-2 1-1 0 2-1 4-3 8-4 4-2 10-4 16-6s14-4 21-6c8-2 16-3 25-5 10-2 21-5 32-7 11-3 23-6 34-8 11-3 23-5 34-7s20-2 33-5c12-3 25-8 39-12 15-5 31-9 46-14 16-5 31-12 46-17 14-6 29-12 42-16 13-5 26-9 38-12 11-4 22-7 33-9s21-4 31-5c9-1 18-2 28-2 9-1 18-1 26-1 9-1 18 0 26 0 9 0 17 0 26 0 8 1 17 1 26 1 8 0 17 1 25 1 9 0 18-1 26 0s16 3 22 5c6 3 11 6 16 11 4 4 7 10 10 16s5 15 6 22c0 7 0 14-2 20-2 5-7 10-11 15-3 5-7 11-12 16-5 4-11 8-16 12-5 5-11 10-15 14s-6 9-7 12 0 6 2 9c2 2 6 5 11 6s11 0 18-1 15-2 23-5c8-2 17-6 26-9 9-4 18-8 28-11 9-4 19-7 28-10 9-2 19-5 28-7 10-2 19-3 28-5 10-1 19-2 28-3 10 0 19-1 28-1s18 0 27 0 19 0 27 0c7 0 13 0 17 0s6 1 5 1c0 0-2 0-6 0-3 0-9 0-15 0s-14 1-21 1c-8 0-17 0-26 0s-18 0-28 0c-11 0-23 0-34 0-12 0-24 1-35 0-12-1-23-3-34-5-12-1-22-4-33-6-10-2-21-4-31-5-10-2-19-4-29-5-9-1-18-2-27-3-10-1-18-2-27-2-9-1-18 0-27-1s-17-4-26-5c-9-2-20-4-26-6-7-2-11-4-13-6s-1-3 1-4 7-2 12-3 12-2 20-2c7-1 16-1 25-1 8 0 18 0 27 0 10 0 20 0 29 0 10-1 20-3 30-5 9-1 18-2 28-5 11-4 22-10 33-16s23-14 34-21 23-14 33-20c9-6 18-12 22-17s5-9 4-12c-1-4-5-6-10-8s-12-3-19-4c-8-1-17-2-26-2-10 0-20 2-29 4-10 3-21 7-31 11-9 5-17 12-25 17-9 6-16 12-24 18-8 5-15 10-23 14-7 4-16 7-23 10-7 4-13 8-20 12-6 3-12 7-18 10-7 3-13 6-20 8s-15 3-21 5c-6 1-11 2-14 2-3 1-4 2-4 2 1-1 3-3 7-4 4-2 9-5 15-7 7-2 15-3 22-6s14-6 21-10 14-10 21-15c8-4 15-9 23-14 8-4 16-7 24-11s17-9 25-13c9-4 17-8 26-12 9-3 22-6 31-8 9-3 17-5 23-6 6-2 10-3 12-3 1-1 1-1-1-2s-7-3-12-5-12-4-19-6c-8-2-17-3-25-5s-15-6-23-9-15-6-23-8c-7-3-15-6-23-8s-16-4-24-5c-8-2-16-3-25-4-8-1-17-1-25-2-9 0-18 0-27-1-8 0-17 1-26 0s-19-2-26-4c-8-2-14-4-18-6-4-1-7-3-6-5s5-6 11-9c5-3 12-6 21-9 8-3 16-5 27-7 10-3 23-4 35-6s25-3 37-4 24-1 36-2c12 0 24 0 35-1 11 0 22 0 32 0s20 0 30 0c10 1 19 1 28 1s19-1 27 0c9 1 16 2 22 5 7 3 12 7 16 11 3 4 4 7 5 12 1 4 1 10 0 15-2 4-5 9-9 13-4 5-9 8-15 11-5 4-10 9-15 13-6 4-12 7-19 10-6 4-13 6-20 9-7 2-15 4-23 5-8 2-16 3-25 3-8 1-17 2-26 2-8 0-17 0-26 0s-18 0-27 0-18 0-27 0c-9-1-18-1-27-1s-18 0-27 0-17-1-26-1c-10 0-21 0-32 0-10 0-22-1-32 0s-19 3-28 4c-9 2-18 4-25 6-7 3-13 7-20 11-6 3-11 6-17 10-7 4-13 9-19 14s-11 10-16 17c-4 6-7 14-11 20-4 7-9 14-12 20-4 6-8 13-11 19-3 7-5 14-7 21-3 7-6 15-10 22s-9 15-13 20c-5 5-9 8-13 10-4 1-9 1-11-1s-3-6-3-10 3-9 6-14c2-5 4-11 9-17 4-7 11-15 18-21 7-7 16-12 24-19 9-7 19-16 28-25 9-8 18-15 29-22 11-8 25-16 38-22 14-7 27-13 42-19s31-12 48-18c17-5 36-10 54-14 17-4 35-8 51-10 16-3 31-5 46-7s30-3 44-4c15 0 29 1 41 3 12 3 24 6 32 11 8 4 14 11 17 17 4 5 4 11 3 17s-5 12-9 19c-4 6-9 14-14 21-6 6-11 13-19 18-7 6-17 10-26 15-10 5-20 10-31 14-10 5-21 9-31 12-11 3-22 6-32 8-10 3-22 4-31 6-8 1-15 2-20 3-5 0-7 1-7 1-1 0 1 0 5 0 3 0 8 0 14 0s14-1 22-1 17 0 26-1c9 0 19 1 28 0 10-1 20-3 29-5s20-5 25-6">
          <text:p/>
        </draw:path>
        <draw:path draw:style-name="gr17" draw:text-style-name="P7" draw:layer="layout" svg:width="0.321cm" svg:height="0.127cm" svg:x="9.027cm" svg:y="18.034cm" svg:viewBox="0 0 322 128" svg:d="M322 125c-1 0-2 0-5 0-2 0-6 0-10 0-5 0-10 0-17 0-6 0-14 1-20 0-7 0-13-2-20-4s-13-3-20-6-14-7-22-10c-7-4-15-7-23-11-7-4-13-9-19-13-7-5-13-9-20-13-7-5-14-8-20-11-7-4-12-8-18-12-5-3-12-6-18-10-5-4-10-9-15-13s-9-8-15-11c-5-3-12-7-17-9-6-2-11-2-16-2-4 1-8 4-11 7-4 4-6 9-9 14-2 6-3 13-4 21-2 7-3 16-3 25 0 7 2 14 4 22 2 7 7 15 11 21 3 7 10 15 12 18">
          <text:p/>
        </draw:path>
        <draw:path draw:style-name="gr17" draw:text-style-name="P7" draw:layer="layout" svg:width="0.79cm" svg:height="0.325cm" svg:x="8.056cm" svg:y="18.021cm" svg:viewBox="0 0 791 326" svg:d="M366 5c0 1 0 2 0 4-1 3-3 7-5 12-2 4-3 11-6 16-2 6-6 11-10 16-4 6-9 13-15 19-7 5-16 10-24 15-8 6-16 11-24 17-9 6-18 12-25 19-8 6-14 14-21 21-8 6-15 12-21 18s-11 13-16 19-10 10-16 16c-5 5-11 10-17 15-7 6-13 13-20 18-7 6-15 11-23 16-7 5-16 8-24 12-7 4-14 9-21 13s-14 7-20 11-11 8-17 12c-5 4-11 7-16 11-5 5-9 10-13 14-4 3-8 6-10 7s-3 0-2-1 4-3 7-5c3-3 6-7 11-11 4-5 9-11 14-17 6-5 12-10 19-16s14-13 22-18c8-6 17-11 25-16s14-10 22-17c7-6 13-14 21-23 7-8 14-17 21-27 8-9 15-19 23-28s16-17 24-25c7-8 14-16 21-23s13-13 20-19 14-12 21-17 14-10 22-14c7-4 16-8 23-10 7-1 13-1 20-1s14 1 20 3 11 5 16 9c4 4 8 9 11 15s6 12 8 20c1 7 3 15 3 23 1 9 2 17 2 26s1 18 0 27c-1 10-2 20-5 28-3 9-7 17-11 23s-9 11-13 13-8 1-11 0c-2 0-3-2-4-5 0-3 0-7 1-12 0-5 1-11 2-18s2-14 3-22 1-18 3-25c1-8 3-15 7-23 3-7 8-14 12-21 4-8 8-15 12-22 5-8 10-16 16-23 5-7 12-15 18-20s12-9 17-10c5-2 10-1 14 1 3 2 6 6 9 11 2 4 4 11 5 18 2 7 3 15 3 23 1 9 1 18 1 27s0 19 0 28c0 10 0 21-1 29 0 8-1 15 0 19 0 5 1 7 3 7 3 1 7-1 10-4 4-4 7-10 12-15 4-5 9-11 14-17 6-6 13-12 18-19 6-7 12-15 17-22 5-8 9-16 14-25 4-8 9-18 14-25 4-7 8-14 12-18 3-4 5-5 8-6 3 0 7 0 10 1 4 2 6 6 10 9 3 3 8 7 11 11 4 4 7 10 11 15s8 10 13 14 12 7 17 12c5 4 10 11 15 17 6 5 11 12 17 17s12 11 19 14 15 5 22 6c6 0 13-1 19-4 5-3 10-7 14-13 4-5 8-12 10-19 3-7 5-16 6-24 1-7 0-15-2-22-2-6-5-12-9-17-5-5-10-9-17-12-6-4-14-6-21-8-8-2-17-3-25-4-9-1-18-1-27-1-10 0-19 0-28 0-10 0-20 0-28 1-9 1-16 3-24 5-7 2-14 5-21 7s-15 6-22 7c-6 1-13 1-18 0-4 0-7-1-8-2s0-2 2-4c2-1 7-2 12-3s12-2 19-3 15-1 23-2c9 0 19-2 27-1 8 0 16 2 24 4 7 1 16 3 22 5 7 3 14 7 19 10 4 4 7 8 8 11s0 7-2 9c-3 3-7 5-12 7-6 2-12 3-20 5-7 1-14 1-24 2-9 1-20 2-31 1-11 0-23-2-34-4s-20-6-30-11c-9-4-18-11-27-16-9-6-17-12-26-17-8-5-16-10-24-14-9-4-18-9-25-11-8-2-15-3-21-2-6 0-10 3-15 7s-10 9-14 15c-5 6-8 12-12 21-3 8-5 19-8 29-3 9-5 20-9 28s-9 14-13 19c-4 4-9 6-13 6s-6-3-10-6-8-5-12-11c-4-5-7-13-11-20s-8-14-12-21c-4-8-8-16-12-24-4-7-8-14-14-20-5-5-10-10-16-15s-13-8-21-11c-7-2-15-4-23-5-8-2-18-2-25-3-7 0-13-1-17-1s-5 1-6 1c0 0 3 0 6 1 2 1 6 3 10 5s10 5 15 7 13 6 15 8">
          <text:p/>
        </draw:path>
        <draw:frame draw:style-name="gr5" draw:text-style-name="P6" draw:layer="layout" svg:width="1.016cm" svg:height="0.412cm" svg:x="10.654cm" svg:y="13.992cm">
          <draw:text-box>
            <text:p text:style-name="P2"><text:span text:style-name="T6">c.fisc.</text:span></text:p>
          </draw:text-box>
        </draw:frame>
        <draw:frame draw:style-name="gr18" draw:text-style-name="P14" draw:layer="layout" svg:width="2.805cm" svg:height="0.412cm" svg:x="7.23cm" svg:y="17.921cm">
          <draw:text-box>
            <text:p text:style-name="P2"><text:span text:style-name="T11">FEDERKOMBAT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Helvetica" svg:font-family="Helvetica"/>
    <style:font-face style:name="HelveticaNeue" svg:font-family="HelveticaNeu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/>
    <style:font-face style:name="Tahoma1" svg:font-family="Tahoma" style:font-family-generic="system" style:font-pitch="variable"/>
  </office:font-face-decls>
  <office:styles>
    <draw:gradient draw:name="Blu_20_pieno" draw:display-name="Blu pieno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orme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Giallo_20_pieno" draw:display-name="Giallo pieno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ieno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Rosso_20_pieno" draw:display-name="Rosso pieno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Verde_20_pieno" draw:display-name="Verde pieno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it" fo:country="IT" style:font-name-asian="Segoe UI" style:font-size-asian="24pt" style:language-asian="zh" style:country-asian="CN" style:font-name-complex="Tahoma1" style:font-size-complex="24pt" style:language-complex="hi" style:country-complex="IN"/>
    </style:default-style>
    <style:style style:name="standard" style:family="graphic"/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"/>
      <style:text-properties fo:font-size="14pt" fo:font-weight="bold"/>
    </style:style>
    <style:style style:name="Filled" style:family="graphic" style:parent-style-name="Shapes">
      <style:graphic-properties draw:fill="gradient" draw:fill-gradient-name="Pieno"/>
    </style:style>
    <style:style style:name="Filled_20_Blue" style:display-name="Filled Blue" style:family="graphic" style:parent-style-name="Filled">
      <style:graphic-properties draw:fill-gradient-name="Blu_20_pieno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Verde_20_pieno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Rosso_20_pieno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Giallo_20_pieno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0cm" fo:margin-bottom="1cm" fo:margin-left="0cm" fo:margin-right="0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3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dc:date>2026-08-17T17:07:13.617427200</dc:date>
    <meta:editing-duration>PT5M40S</meta:editing-duration>
    <meta:editing-cycles>1</meta:editing-cycles>
    <meta:document-statistic meta:object-count="144"/>
    <meta:generator>LibreOffice/26.2.5.2$Windows_X86_64 LibreOffice_project/cd7284b4cbbfeb507e630c1aac019f4157393acb</meta:generator>
  </office:meta>
</office:document-meta>
</file>